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6fb44aab70aff9a87d6b31d053c79b6.png"/>
  <manifest:file-entry manifest:media-type="image/png" manifest:full-path="Pictures/effd81be01ed63cd98fd540e64207fb7.png"/>
  <manifest:file-entry manifest:media-type="image/png" manifest:full-path="Pictures/dae92a09186983f150e55979d8ea84b3.png"/>
  <manifest:file-entry manifest:media-type="image/png" manifest:full-path="Pictures/d2034be8cb308ce29a51518f62ca5fa1.png"/>
  <manifest:file-entry manifest:media-type="image/png" manifest:full-path="Pictures/414623709ff4eb19515603d9de836776.png"/>
  <manifest:file-entry manifest:media-type="image/png" manifest:full-path="Pictures/2fa2bc18df77fa7940818de818f3222b.png"/>
  <manifest:file-entry manifest:media-type="image/png" manifest:full-path="Pictures/0d9a3331e0783e128f0b8c5afe0b3b69.png"/>
  <manifest:file-entry manifest:media-type="image/png" manifest:full-path="Pictures/20dff83c24f790d59f2310634eb5ee3c.png"/>
  <manifest:file-entry manifest:media-type="image/png" manifest:full-path="Pictures/e662149c301b7ea8321c5f2b0d72c7e2.png"/>
  <manifest:file-entry manifest:media-type="image/png" manifest:full-path="Pictures/68157fa5090f560b5714fa4a4dd14e7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windows:mobil_internet_-_symbian"/><text:bookmark-start text:name="__RefHeading___symbian-os_nokia_telefonnal_1"/><text:bookmark-start text:name="symbian-os_nokia_telefonnal"/>Symbian-os Nokia telefonnal<text:bookmark-end text:name="__RefHeading___symbian-os_nokia_telefonnal_1"/><text:bookmark-end text:name="symbian-os_nokia_telefonnal"/></text:h>
      <text:h text:style-name="Heading_20_2" text:outline-level="2"><text:bookmark-start text:name="__RefHeading___kapcsolat_letrehozasa_2"/><text:bookmark-start text:name="kapcsolat_letrehozasa"/>Kapcsolat létrehozása<text:bookmark-end text:name="__RefHeading___kapcsolat_letrehozasa_2"/><text:bookmark-end text:name="kapcsolat_letrehozasa"/></text:h>
      <text:list text:style-name="List_20_1" text:continue-numbering="false">
        <text:list-item>
          <text:p text:style-name="List_20_1_Content_First"> <text:span text:style-name="Strong_20_Emphasis">USB kábellel</text:span></text:p>
          <text:list text:style-name="Numbering_20_1">
            <text:list-item>
              <text:p text:style-name="Numbering_20_1_Content"> Összedugod a gépet és a telefont</text:p>
            </text:list-item>
            <text:list-item>
              <text:p text:style-name="Numbering_20_1_Content"> A telefonon a <text:span text:style-name="Source_20_Text">PC Suite</text:span> üzemmódot válaszd ki</text:p>
            </text:list-item>
            <text:list-item>
              <text:p text:style-name="Numbering_20_1_Content"> Ha először csatlakoztatod a géphez, rengeteg drivert fog telepíteni, ez eltarthat akár 5 percig is! Viszont ha nem először csatlakoztatod, akkor fog semmi sem történni.</text:p>
            </text:list-item>
          </text:list>
        </text:list-item>
        <text:list-item>
          <text:p text:style-name="List_20_1_Content"> <text:span text:style-name="Strong_20_Emphasis">Bluetooth-szal</text:span></text:p>
          <text:list text:style-name="Numbering_20_1">
            <text:list-item>
              <text:p text:style-name="Numbering_20_1_Content"> Kapcsold be a bluetooth-t a telefonon és a számítógépen is</text:p>
            </text:list-item>
            <text:list-item>
              <text:p text:style-name="Numbering_20_1_Content_Last"> Ha először hozod létre a kapcsolatot, a kényelem kedvéért párosítsd össze a két készüléket, ellenben nincs más dolgod.</text:p>
            </text:list-item>
          </text:list>
        </text:list-item>
      </text:list>
      <text:h text:style-name="Heading_20_2" text:outline-level="2"><text:bookmark-start text:name="__RefHeading___kapcsolodas_az_internethez_3"/><text:bookmark-start text:name="kapcsolodas_az_internethez"/>Kapcsolódás az Internethez<text:bookmark-end text:name="__RefHeading___kapcsolodas_az_internethez_3"/><text:bookmark-end text:name="kapcsolodas_az_internethez"/></text:h>
      <text:h text:style-name="Heading_20_3" text:outline-level="3"><text:bookmark-start text:name="__RefHeading___nokia_pc_suite-tal_4"/><text:bookmark-start text:name="nokia_pc_suite-tal"/>Nokia PC Suite-tal<text:bookmark-end text:name="__RefHeading___nokia_pc_suite-tal_4"/><text:bookmark-end text:name="nokia_pc_suite-tal"/></text:h>
      <text:list text:style-name="Numbering_20_1" text:continue-numbering="false">
        <text:list-item>
          <text:p text:style-name="Numbering_20_1_Content_First"> Indítsd el a <text:span text:style-name="Source_20_Text">Start menü \ Minden program \ Nokia \ Nokia PC Suite</text:span>-ot<text:line-break/><draw:frame draw:style-name="media" draw:name="Start menü - Nokia PC Suite Legend" text:anchor-type="as-char" draw:z-index="0" svg:width="10.583333333333cm"><draw:text-box><text:p text:style-name="legendcenter"><draw:frame draw:style-name="media" draw:name="Start menü - Nokia PC Suite" text:anchor-type="as-char" draw:z-index="0" svg:width="10.583333333333cm" svg:height="5.586143901068cm"><draw:image xlink:href="Pictures/f6fb44aab70aff9a87d6b31d053c79b6.png" xlink:type="simple" xlink:show="embed" xlink:actuate="onLoad"/></draw:frame>Start menü - Nokia PC Suite</text:p></draw:text-box></draw:frame></text:p>
        </text:list-item>
        <text:list-item>
          <text:p text:style-name="Numbering_20_1_Content"> Ha sikerült az előző pontban létrehozni a kapcsolatot és betöltött a program, akkor a következő képet kell látnod:<text:line-break/><draw:frame draw:style-name="media" draw:name="Nokia PC Suite a csatlakoztatott telefonnal Legend" text:anchor-type="as-char" draw:z-index="0" svg:width="7.9375cm"><draw:text-box><text:p text:style-name="legendcenter"><draw:frame draw:style-name="media" draw:name="Nokia PC Suite a csatlakoztatott telefonnal" text:anchor-type="as-char" draw:z-index="1" svg:width="7.9375cm" svg:height="7.9846534653465cm"><draw:image xlink:href="Pictures/effd81be01ed63cd98fd540e64207fb7.png" xlink:type="simple" xlink:show="embed" xlink:actuate="onLoad"/></draw:frame>Nokia PC Suite a csatlakoztatott telefonnal</text:p></draw:text-box></draw:frame><text:line-break/>Itt kattints egy bal egérrel a zöld oda-vissza nyilas földgömbre. Itt majd ellenőrizd le, hogy a „Csatlakozás a következőhöz:” felirat alatt a telefon modeme legyen feltüntetve. Ha más lenne, még a folyamatsáv végigfutása előtt kattints a villáskulcs ikonra.<text:line-break/><draw:frame draw:style-name="media" draw:name="One Touch Access - Internetkapcsolat kiépítése Legend" text:anchor-type="as-char" draw:z-index="0" svg:width="10.583333333333cm"><draw:text-box><text:p text:style-name="legendcenter"><draw:frame draw:style-name="media" draw:name="One Touch Access - Internetkapcsolat kiépítése" text:anchor-type="as-char" draw:z-index="2" svg:width="10.583333333333cm" svg:height="12.023242630385cm"><draw:image xlink:href="Pictures/dae92a09186983f150e55979d8ea84b3.png" xlink:type="simple" xlink:show="embed" xlink:actuate="onLoad"/></draw:frame>One Touch Access - Internetkapcsolat kiépítése</text:p></draw:text-box></draw:frame></text:p>
        </text:list-item>
        <text:list-item>
          <text:p text:style-name="Numbering_20_1_Content"> Ha minden rendben lezajlott, és létrejött a kapcsolat, akkor az értesítési területen (az óra mellett) megjelenik egy új kapcsolat, valamint a One Touch Access is jelzi ezt.<text:line-break/><draw:frame draw:style-name="media" draw:name="A kapcsolat létrejött Legend" text:anchor-type="as-char" draw:z-index="0" svg:width="10.583333333333cm"><draw:text-box><text:p text:style-name="legendcenter"><draw:frame draw:style-name="media" draw:name="A kapcsolat létrejött" text:anchor-type="as-char" draw:z-index="3" svg:width="10.583333333333cm" svg:height="9.8982826948481cm"><draw:image xlink:href="Pictures/d2034be8cb308ce29a51518f62ca5fa1.png" xlink:type="simple" xlink:show="embed" xlink:actuate="onLoad"/></draw:frame>A kapcsolat létrejött</text:p></draw:text-box></draw:frame></text:p>
        </text:list-item>
        <text:list-item>
          <text:p text:style-name="Numbering_20_1_Content_Last"> Ezután bezárhatod a One Touch Access-t, valamint a PC Suite-ot is. Figyelem! A One Touch Access jobb alsó sarkában lévő piros <text:span text:style-name="Strong_20_Emphasis">X</text:span> a kapcsolat bontására van!</text:p>
        </text:list-item>
      </text:list>
      <text:h text:style-name="Heading_20_3" text:outline-level="3"><text:bookmark-start text:name="__RefHeading___widcomm_bluetooth-szal_5"/><text:bookmark-start text:name="widcomm_bluetooth-szal"/>WIDCOMM Bluetooth-szal<text:bookmark-end text:name="__RefHeading___widcomm_bluetooth-szal_5"/><text:bookmark-end text:name="widcomm_bluetooth-szal"/></text:h>
      <text:list text:style-name="Numbering_20_1" text:continue-numbering="false">
        <text:list-item>
          <text:p text:style-name="Numbering_20_1_Content_First"> Indítsd el a <text:span text:style-name="Source_20_Text">Start menü \ Minden program \ My Bluetooth Places</text:span> programot, vagy az értesítési területen kattints dupla bal egérgombbal az ugyan ilyen ikonú alkalmazásra.<text:line-break/><draw:frame draw:style-name="media" draw:name="WIDCOMM Bluetooth ikonja a Start menüben Legend" text:anchor-type="as-char" draw:z-index="0" svg:width="6.4558333333333cm"><draw:text-box><text:p text:style-name="legendcenter"><draw:frame draw:style-name="media" draw:name="WIDCOMM Bluetooth ikonja a Start menüben" text:anchor-type="as-char" draw:z-index="4" svg:width="6.4558333333333cm" svg:height="0.635cm"><draw:image xlink:href="Pictures/414623709ff4eb19515603d9de836776.png" xlink:type="simple" xlink:show="embed" xlink:actuate="onLoad"/></draw:frame>WIDCOMM Bluetooth ikonja a Start menüben</text:p></draw:text-box></draw:frame></text:p>
        </text:list-item>
        <text:list-item>
          <text:p text:style-name="Numbering_20_1_Content"> Ha megnyílt a My Bluetooth Places. Itt parancsikonok (Shortcut-ok) listáját látod, azaz, azoknak a Bluetooth szolgáltatásoknak a listáját, melyeket megjelöltél a <text:span text:style-name="Source_20_Text">Create Shortcut</text:span>-tal (lásd később) Ha itt megtalálod a telefonod Dial-Up Networking szolgáltatását, akkor ugord át a következő pontot.<text:line-break/><draw:frame draw:style-name="media" draw:name="My Bluetooth Places (itt vannak a Shortcut-ok) Legend" text:anchor-type="as-char" draw:z-index="0" svg:width="10.583333333333cm"><draw:text-box><text:p text:style-name="legendcenter"><draw:frame draw:style-name="media" draw:name="My Bluetooth Places (itt vannak a Shortcut-ok)" text:anchor-type="as-char" draw:z-index="5" svg:width="10.583333333333cm" svg:height="7.2071397569444cm"><draw:image xlink:href="Pictures/2fa2bc18df77fa7940818de818f3222b.png" xlink:type="simple" xlink:show="embed" xlink:actuate="onLoad"/></draw:frame>My Bluetooth Places (itt vannak a Shortcut-ok)</text:p></draw:text-box></draw:frame></text:p>
        </text:list-item>
        <text:list-item>
          <text:p text:style-name="Numbering_20_1_Content"> Térképezzük fel az elérhető Bluetooth eszközöket a „View devices in range” bal oldali menüjével. Ha minden jól megy, akkor rövid idő után megjelenik a telefonod, erre kattints dupla bal egérgombbal, és megjelennek a telefonon elérhető Bluetooth szolgáltatások.<text:line-break/>Itt keresd meg a Dial-Up Networking szolgáltatást. Ha hozzá szeretnéd adni a nemrég említett parancsikonokhoz (a My Bluetooth Places nyitóoldalához), akkor kattints rá jobb egér gombbal, és nyomj rá a „Create Shortcut” menüre<text:line-break/><draw:frame draw:style-name="media" draw:name="Egy bluetooth szolgáltatásról Shortcut készítése Legend" text:anchor-type="as-char" draw:z-index="0" svg:width="10.583333333333cm"><draw:text-box><text:p text:style-name="legendcenter"><draw:frame draw:style-name="media" draw:name="Egy bluetooth szolgáltatásról Shortcut készítése" text:anchor-type="as-char" draw:z-index="6" svg:width="10.583333333333cm" svg:height="7.2222222222222cm"><draw:image xlink:href="Pictures/0d9a3331e0783e128f0b8c5afe0b3b69.png" xlink:type="simple" xlink:show="embed" xlink:actuate="onLoad"/></draw:frame>Egy bluetooth szolgáltatásról Shortcut készítése</text:p></draw:text-box></draw:frame></text:p>
        </text:list-item>
        <text:list-item>
          <text:p text:style-name="Numbering_20_1_Content"> A Dial-Up Networking-re kattints dupla bal egérgombbal. (Ha még nem lett soha sem ezen a módon kiépítve kapcsolat, akkor ilyenkor ismét drivert fog telepíteni, s csak utána lép tovább)<text:line-break/><draw:frame draw:style-name="media" draw:name="Kapcsolódás a telefonhoz Legend" text:anchor-type="as-char" draw:z-index="0" svg:width="8.651875cm"><draw:text-box><text:p text:style-name="legendcenter"><draw:frame draw:style-name="media" draw:name="Kapcsolódás a telefonhoz" text:anchor-type="as-char" draw:z-index="7" svg:width="8.651875cm" svg:height="2.7516666666667cm"><draw:image xlink:href="Pictures/20dff83c24f790d59f2310634eb5ee3c.png" xlink:type="simple" xlink:show="embed" xlink:actuate="onLoad"/></draw:frame>Kapcsolódás a telefonhoz</text:p></draw:text-box></draw:frame><text:line-break/>Ezután megjelenik egy tárcsázó ablak. Itt T-Mobile Internet esetén, ha kér azonosítást, akkor a felhasználó nevet és a jelszót hagyd üresen, valamint a telefonszám, a <text:span text:style-name="Strong_20_Emphasis">*99#</text:span>. Ha minden stimmel, kattints a Tárcsázás gombra.<text:line-break/><draw:frame draw:style-name="media" draw:name="Tárcsázási adatok megadása Legend" text:anchor-type="as-char" draw:z-index="0" svg:width="9.3397916666667cm"><draw:text-box><text:p text:style-name="legendcenter"><draw:frame draw:style-name="media" draw:name="Tárcsázási adatok megadása" text:anchor-type="as-char" draw:z-index="8" svg:width="9.3397916666667cm" svg:height="11.456458333333cm"><draw:image xlink:href="Pictures/e662149c301b7ea8321c5f2b0d72c7e2.png" xlink:type="simple" xlink:show="embed" xlink:actuate="onLoad"/></draw:frame>Tárcsázási adatok megadása</text:p></draw:text-box></draw:frame></text:p>
        </text:list-item>
        <text:list-item>
          <text:p text:style-name="Numbering_20_1_Content_Last"> Ha sikerült kiépíteni az Internet kapcsolatot, akkor ez esetben is az értesítési területen megjelenik egy új kapcsolat, melyre egy infó doboz is felhívja a figyelmünket.<text:line-break/><draw:frame draw:style-name="media" draw:name="Kapcsolat létrejött Legend" text:anchor-type="as-char" draw:z-index="0" svg:width="7.46125cm"><draw:text-box><text:p text:style-name="legendcenter"><draw:frame draw:style-name="media" draw:name="Kapcsolat létrejött" text:anchor-type="as-char" draw:z-index="9" svg:width="7.46125cm" svg:height="2.2225cm"><draw:image xlink:href="Pictures/68157fa5090f560b5714fa4a4dd14e71.png" xlink:type="simple" xlink:show="embed" xlink:actuate="onLoad"/></draw:frame>Kapcsolat létrejött</text:p></draw:text-box></draw:frame></text:p>
        </text:list-item>
      </text:list>
      <text:h text:style-name="Heading_20_2" text:outline-level="2"><text:bookmark-start text:name="__RefHeading___kapcsolat_bontasa_6"/><text:bookmark-start text:name="kapcsolat_bontasa"/>Kapcsolat bontása<text:bookmark-end text:name="__RefHeading___kapcsolat_bontasa_6"/><text:bookmark-end text:name="kapcsolat_bontasa"/></text:h>
      <text:list text:style-name="List_20_1" text:continue-numbering="false">
        <text:list-item>
          <text:p text:style-name="List_20_1_Content_First"> Bluetooth letiltása / kikapcsolása a telefonon vagy a számítógépen</text:p>
        </text:list-item>
        <text:list-item>
          <text:p text:style-name="List_20_1_Content"> Az újonnan megjelent kapcsolatra jobb gombbal kattintva, és ott kiválasztva a „Kapcsolat bontása” menüpontot</text:p>
        </text:list-item>
        <text:list-item>
          <text:p text:style-name="List_20_1_Content_Last"> Nokia PC Suite program segítségével a jobb alsó piros <text:span text:style-name="Strong_20_Emphasis">X</text:span>-et használva (lásd fentebb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windows:mobil_internet_-_symbian</dc:title>
  </office:meta>
</office:document-meta>
</file>