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b17988b612e239b5facf4d45322073.png"/>
  <manifest:file-entry manifest:media-type="image/png" manifest:full-path="Pictures/e1e310591d77a409550035de6fa67a19.png"/>
  <manifest:file-entry manifest:media-type="image/png" manifest:full-path="Pictures/373ddfc04d6893fc540bdaabf471f0ea.png"/>
  <manifest:file-entry manifest:media-type="image/png" manifest:full-path="Pictures/324ae5887c6beb7c31b54ee33c56eb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fi"/><text:bookmark-start text:name="__RefHeading___wifi_1"/><text:bookmark-start text:name="wifi"/>Wifi<text:bookmark-end text:name="__RefHeading___wifi_1"/><text:bookmark-end text:name="wifi"/></text:h>
      <text:list text:style-name="List_20_1" text:continue-numbering="false">
        <text:list-item>
          <text:p text:style-name="LastListParagraph_List_20_1_Content_First"> <text:a xlink:type="simple" xlink:href="https://www.duckware.com/tech/wifi-in-the-us.html" text:style-name="Internet_20_link" text:visited-style-name="Visited_20_Internet_20_Link">https://www.duckware.com/tech/wifi-in-the-us.html</text:a></text:p>
        </text:list-item>
      </text:list>
      <text:h text:style-name="Heading_20_2" text:outline-level="2"><text:bookmark-start text:name="__RefHeading___ghz_2"/><text:bookmark-start text:name="ghz"/>2.4 GHz<text:bookmark-end text:name="__RefHeading___ghz_2"/><text:bookmark-end text:name="ghz"/></text:h>
      <text:p text:style-name="Text_20_body"><draw:frame draw:style-name="media" draw:name="0" text:anchor-type="as-char" draw:z-index="0" svg:width="22.039791666667cm" style:rel-width="100%" svg:height="21.642916666667cm" style:rel-height="scale"><draw:image xlink:href="Pictures/7bb17988b612e239b5facf4d45322073.png" xlink:type="simple" xlink:show="embed" xlink:actuate="onLoad"/></draw:frame></text:p>
      <text:h text:style-name="Heading_20_2" text:outline-level="2"><text:bookmark-start text:name="__RefHeading___ghz_3"/><text:bookmark-start text:name="ghz1"/>5 GHz<text:bookmark-end text:name="__RefHeading___ghz_3"/><text:bookmark-end text:name="ghz1"/></text:h>
      <text:p text:style-name="Text_20_body"><draw:frame draw:style-name="media" draw:name="1" text:anchor-type="as-char" draw:z-index="1" svg:width="19.764375cm" style:rel-width="100%" svg:height="12.779375cm" style:rel-height="scale"><draw:image xlink:href="Pictures/e1e310591d77a409550035de6fa67a19.png" xlink:type="simple" xlink:show="embed" xlink:actuate="onLoad"/></draw:frame></text:p>
      <text:h text:style-name="Heading_20_3" text:outline-level="3"><text:bookmark-start text:name="__RefHeading___dynamic_frequency_selection_dfs_4"/><text:bookmark-start text:name="dynamic_frequency_selection_dfs"/>Dynamic Frequency Selection (DFS)<text:bookmark-end text:name="__RefHeading___dynamic_frequency_selection_dfs_4"/><text:bookmark-end text:name="dynamic_frequency_selection_dfs"/></text:h>
      <text:p text:style-name="Text_20_body"><text:span text:style-name="Emphasis">Az radarok frekvencia tartományát csak abban az esetben lehet használni más célra, ha előtte meggyőződünk arról, hogy nincs használatban - régió függő.(<text:a xlink:type="simple" xlink:href="https://www.etsi.org/deliver/etsi_en/301800_301899/301893/01.08.01_60/en_301893v010801p.pdf" text:style-name="Internet_20_link" text:visited-style-name="Visited_20_Internet_20_Link">ETSI EN 301 893</text:a>)</text:span></text:p>
      <text:p text:style-name="Text_20_body">Az 5 GHz-es WiFi által használható csatornák a DFS kötelezett tartományt „pont körülöleli”:
<draw:a xlink:type="simple" xlink:href="https://images.techhive.com/images/article/2015/05/5ghz-channels-100588203-orig.jpg"><draw:frame draw:style-name="mediacenter" draw:name="2" text:anchor-type="paragraph" draw:z-index="2" svg:width="33.3375cm" style:rel-width="100%" svg:height="15.5575cm" style:rel-height="scale"><draw:image xlink:href="Pictures/373ddfc04d6893fc540bdaabf471f0ea.png" xlink:type="simple" xlink:show="embed" xlink:actuate="onLoad"/></draw:frame></draw:a></text:p>
      <text:p text:style-name="Text_20_body">Ennek megfelelően 3 részre kell osztanunk az 5 GHz-s WiFi-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satorna           </text:p>
          </table:table-cell>
          <table:table-cell office:value-type="string" table:style-name="tableheader">
            <text:p text:style-name="Table_20_Heading"> Frekvencia (MHz)       </text:p>
          </table:table-cell>
          <table:table-cell office:value-type="string" table:style-name="tableheader">
            <text:p text:style-name="Table_20_Heading"> DFS (az esetleges radar jelre várakozás) </text:p>
          </table:table-cell>
        </table:table-row>
        <table:table-row>
          <table:table-cell office:value-type="string" table:style-name="tablecell">
            <text:p text:style-name="tablealignleft"> 36 - 48<text:line-break/>149 - ...  </text:p>
          </table:table-cell>
          <table:table-cell office:value-type="string" table:style-name="tablecell">
            <text:p text:style-name="tablealignleft"> 5170 - 5250<text:line-break/>5735 - ...  </text:p>
          </table:table-cell>
          <table:table-cell office:value-type="string" table:style-name="tablecell">
            <text:p text:style-name="tablealigncenter">      -  </text:p>
          </table:table-cell>
        </table:table-row>
        <table:table-row>
          <table:table-cell office:value-type="string" table:style-name="tablecell">
            <text:p text:style-name="tablealignleft"> 52 - 112<text:line-break/>136 - 144 </text:p>
          </table:table-cell>
          <table:table-cell office:value-type="string" table:style-name="tablecell">
            <text:p text:style-name="tablealignleft"> 5250 - 5600<text:line-break/>5660 - 5710 </text:p>
          </table:table-cell>
          <table:table-cell office:value-type="string" table:style-name="tablecell">
            <text:p text:style-name="tablealigncenter">   10 s  </text:p>
          </table:table-cell>
        </table:table-row>
        <table:table-row>
          <table:table-cell office:value-type="string" table:style-name="tablecell">
            <text:p text:style-name="tablealignleft"> 116 - 132          </text:p>
          </table:table-cell>
          <table:table-cell office:value-type="string" table:style-name="tablecell">
            <text:p text:style-name="tablealignleft"> 5600 - 5660               </text:p>
          </table:table-cell>
          <table:table-cell office:value-type="string" table:style-name="tablecell">
            <text:p text:style-name="tablealigncenter">  600 s  </text:p>
          </table:table-cell>
        </table:table-row>
      </table:table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<text:span text:style-name="Strong_20_Emphasis">Ha a csatorna DFS köteles, a várakozási idő („hallgatózás”) alatt nem sugározhat az AP!</text:span>Azaz ha 56-es csatornát használnánk, akkor a készülék fel-boot-olását követő 10 másodpercig nem lesz 5 GHz-es WiFi, ellenben ha pl. a 128-as csatornát állítanánk be, akkor 10 percig(!)!</text:p>
          </table:table-cell>
        </table:table-row>
      </table:table>
      <text:h text:style-name="Heading_20_2" text:outline-level="2"><text:bookmark-start text:name="__RefHeading___meretezes_5"/><text:bookmark-start text:name="meretezes"/>Méretezés<text:bookmark-end text:name="__RefHeading___meretezes_5"/><text:bookmark-end text:name="meretezes"/></text:h>
      <text:list text:style-name="List_20_1" text:continue-numbering="false">
        <text:list-item>
          <text:p text:style-name="LastListParagraph_List_20_1_Content_First"> <text:a xlink:type="simple" xlink:href="https://eyesaas.com/wi-fi-signal-strength/" text:style-name="Internet_20_link" text:visited-style-name="Visited_20_Internet_20_Link">https://eyesaas.com/wi-fi-signal-strength/</text:a></text:p>
        </text:list-item>
      </text:list>
      <text:p text:style-name="Text_20_body"><draw:frame draw:style-name="media" draw:name="3" text:anchor-type="as-char" draw:z-index="3" svg:width="15.875cm" svg:height="8.9296875cm"><draw:image xlink:href="Pictures/324ae5887c6beb7c31b54ee33c56eb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fi</dc:title>
  </office:meta>
</office:document-meta>
</file>