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66e70d38b40bc56403f23c4f29977.png"/>
  <manifest:file-entry manifest:media-type="image/png" manifest:full-path="Pictures/c52882378e5f5d8880d371a69d248054.png"/>
  <manifest:file-entry manifest:media-type="image/png" manifest:full-path="Pictures/c58dae3568651afec9fb568b1ac357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unifi:eszkozok"/><text:bookmark-start text:name="__RefHeading___unifi_eszkoezoek_1"/><text:bookmark-start text:name="unifi_eszkoezoek"/>UniFi eszközök<text:bookmark-end text:name="__RefHeading___unifi_eszkoezoek_1"/><text:bookmark-end text:name="unifi_eszkoezoek"/></text:h>
      <text:h text:style-name="Heading_20_2" text:outline-level="2"><text:bookmark-start text:name="__RefHeading___oeszehasonlitas_2"/><text:bookmark-start text:name="oeszehasonlitas"/>Öszehasonlítás<text:bookmark-end text:name="__RefHeading___oeszehasonlitas_2"/><text:bookmark-end text:name="oeszehasonlitas"/></text:h>
      <text:list text:style-name="List_20_1" text:continue-numbering="false">
        <text:list-item>
          <text:p text:style-name="List_20_1_Content_First"> <text:a xlink:type="simple" xlink:href="https://www.4gon.co.uk/ubiquiti-unifi-uap-product-comparison.php" text:style-name="Internet_20_link" text:visited-style-name="Visited_20_Internet_20_Link">https://www.4gon.co.uk/ubiquiti-unifi-uap-product-comparison.php</text:a></text:p>
        </text:list-item>
        <text:list-item>
          <text:p text:style-name="List_20_1_Content"> <text:a xlink:type="simple" xlink:href="https://www.broadbandbuyer.com/advice/3776-ubiquiti-unifi-uap-ac-comparison-chart-indoor/" text:style-name="Internet_20_link" text:visited-style-name="Visited_20_Internet_20_Link">https://www.broadbandbuyer.com/advice/3776-ubiquiti-unifi-uap-ac-comparison-chart-indoor/</text:a></text:p>
        </text:list-item>
        <text:list-item>
          <text:p text:style-name="List_20_1_Content_Last"> <text:a xlink:type="simple" xlink:href="https://dl.ubnt.com/datasheets/unifi/UniFi_AC_APs_DS.pdf" text:style-name="Internet_20_link" text:visited-style-name="Visited_20_Internet_20_Link">https://dl.ubnt.com/datasheets/unifi/UniFi_AC_APs_DS.pdf</text:a></text:p>
        </text:list-item>
      </text:list>
      <text:h text:style-name="Heading_20_2" text:outline-level="2"><text:bookmark-start text:name="__RefHeading___sugarzasi_mintak_3"/><text:bookmark-start text:name="sugarzasi_mintak"/>Sugárzási minták<text:bookmark-end text:name="__RefHeading___sugarzasi_mintak_3"/><text:bookmark-end text:name="sugarzasi_mintak"/></text:h>
      <text:list text:style-name="List_20_1" text:continue-numbering="false">
        <text:list-item>
          <text:p text:style-name="List_20_1_Content_First"> <text:a xlink:type="simple" xlink:href="https://help.ubnt.com/hc/en-us/articles/115005212927" text:style-name="Internet_20_link" text:visited-style-name="Visited_20_Internet_20_Link">https://help.ubnt.com/hc/en-us/articles/115005212927</text:a></text:p>
        </text:list-item>
        <text:list-item>
          <text:p text:style-name="List_20_1_Content_Last"> <text:a xlink:type="simple" xlink:href="https://help.ubnt.com/hc/en-us/articles/115012664088" text:style-name="Internet_20_link" text:visited-style-name="Visited_20_Internet_20_Link">https://help.ubnt.com/hc/en-us/articles/115012664088</text:a></text:p>
        </text:list-item>
      </text:list>
      <text:h text:style-name="Heading_20_3" text:outline-level="3"><text:bookmark-start text:name="__RefHeading___uap-ac-pro_4"/><text:bookmark-start text:name="uap-ac-pro"/>UAP-AC-PRO<text:bookmark-end text:name="__RefHeading___uap-ac-pro_4"/><text:bookmark-end text:name="uap-ac-pro"/></text:h>
      <text:p text:style-name="Text_20_body"><draw:frame draw:style-name="media" draw:name="0" text:anchor-type="as-char" draw:z-index="0" svg:width="15.875cm" svg:height="10.668cm"><draw:image xlink:href="Pictures/07266e70d38b40bc56403f23c4f29977.png" xlink:type="simple" xlink:show="embed" xlink:actuate="onLoad"/></draw:frame></text:p>
      <text:h text:style-name="Heading_20_3" text:outline-level="3"><text:bookmark-start text:name="__RefHeading___uap-ac-iw-pro_5"/><text:bookmark-start text:name="uap-ac-iw-pro"/>UAP-AC-IW-PRO<text:bookmark-end text:name="__RefHeading___uap-ac-iw-pro_5"/><text:bookmark-end text:name="uap-ac-iw-pro"/></text:h>
      <text:p text:style-name="Text_20_body"><draw:frame draw:style-name="media" draw:name="1" text:anchor-type="as-char" draw:z-index="1" svg:width="15.875cm" svg:height="10.6045cm"><draw:image xlink:href="Pictures/c52882378e5f5d8880d371a69d248054.png" xlink:type="simple" xlink:show="embed" xlink:actuate="onLoad"/></draw:frame></text:p>
      <text:h text:style-name="Heading_20_3" text:outline-level="3"><text:bookmark-start text:name="__RefHeading___uap-iw-hd_6"/><text:bookmark-start text:name="uap-iw-hd"/>UAP-IW-HD<text:bookmark-end text:name="__RefHeading___uap-iw-hd_6"/><text:bookmark-end text:name="uap-iw-hd"/></text:h>
      <text:p text:style-name="Text_20_body"><draw:frame draw:style-name="media" draw:name="2" text:anchor-type="as-char" draw:z-index="2" svg:width="15.875cm" svg:height="11.700167504188cm"><draw:image xlink:href="Pictures/c58dae3568651afec9fb568b1ac3574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unifi:eszkozok</dc:title>
  </office:meta>
</office:document-meta>
</file>