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d063436fa487c165c6542752958f3b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tv"/><text:bookmark-start text:name="__RefHeading___tv_1"/><text:bookmark-start text:name="tv"/>TV<text:bookmark-end text:name="__RefHeading___tv_1"/><text:bookmark-end text:name="tv"/></text:h>
      <text:h text:style-name="Heading_20_2" text:outline-level="2"><text:bookmark-start text:name="__RefHeading___idealis_tavolsag_2"/><text:bookmark-start text:name="idealis_tavolsag"/>Ideális távolság<text:bookmark-end text:name="__RefHeading___idealis_tavolsag_2"/><text:bookmark-end text:name="idealis_tavolsag"/></text:h>
      <text:list text:style-name="List_20_1" text:continue-numbering="false">
        <text:list-item>
          <text:p text:style-name="LastListParagraph_List_20_1_Content_First"> <text:a xlink:type="simple" xlink:href="https://www.lushome.com/tv-furniture-placement-ideas-functional-modern-living-room-designs/171893" text:style-name="Internet_20_link" text:visited-style-name="Visited_20_Internet_20_Link">https://www.lushome.com/tv-furniture-placement-ideas-functional-modern-living-room-designs/171893</text:a></text:p>
        </text:list-item>
      </text:list>
      <text:p text:style-name="Text_20_body"><draw:frame draw:style-name="media" draw:name="0" text:anchor-type="as-char" draw:z-index="0" svg:width="10.583333333333cm" svg:height="9.2794666666667cm"><draw:image xlink:href="Pictures/dd063436fa487c165c6542752958f3b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tv</dc:title>
  </office:meta>
</office:document-meta>
</file>