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219b1ab951198fda9d18b9c493f61d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penz:utalas"/><text:bookmark-start text:name="__RefHeading___utalas_1"/><text:bookmark-start text:name="utalas"/>Utalás<text:bookmark-end text:name="__RefHeading___utalas_1"/><text:bookmark-end text:name="utalas"/></text:h>
      <text:list text:style-name="List_20_1" text:continue-numbering="false">
        <text:list-item>
          <text:p text:style-name="LastListParagraph_List_20_1_Content_First"> <text:a xlink:type="simple" xlink:href="https://en.wikipedia.org/wiki/International_Bank_Account_Number" text:style-name="Internet_20_link" text:visited-style-name="Visited_20_Internet_20_Link">https://en.wikipedia.org/wiki/International_Bank_Account_Number</text:a></text:p>
        </text:list-item>
      </text:list>
      <text:h text:style-name="Heading_20_2" text:outline-level="2"><text:bookmark-start text:name="__RefHeading___belfoeldi_utalasi_adatok_2"/><text:bookmark-start text:name="belfoeldi_utalasi_adatok"/>Belföldi utalási adatok<text:bookmark-end text:name="__RefHeading___belfoeldi_utalasi_adatok_2"/><text:bookmark-end text:name="belfoeldi_utalasi_adato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egnevezés </text:p>
          </table:table-cell>
          <table:table-cell office:value-type="string" table:style-name="tableheader">
            <text:p text:style-name="Table_20_Heading"> Leírás </text:p>
          </table:table-cell>
          <table:table-cell office:value-type="string" table:style-name="tableheader">
            <text:p text:style-name="Table_20_Heading"> Példa </text:p>
          </table:table-cell>
        </table:table-row>
        <table:table-row>
          <table:table-cell office:value-type="string" table:style-name="tableheader">
            <text:p text:style-name="Table_20_Heading"> BBAN/GIRO </text:p>
          </table:table-cell>
          <table:table-cell office:value-type="string" table:style-name="tablecell">
            <text:p text:style-name="tablealignleft"> bankszámlaszám (8 jegyű tagokból) </text:p>
          </table:table-cell>
          <table:table-cell office:value-type="string" table:style-name="tablecell">
            <text:p text:style-name="tablealignleft"> <text:span text:style-name="Source_20_Text">11773058-05689984-00000000</text:span> </text:p>
          </table:table-cell>
        </table:table-row>
      </table:table>
      <text:h text:style-name="Heading_20_2" text:outline-level="2"><text:bookmark-start text:name="__RefHeading___nemzetkoezi_utalasi_adatok_3"/><text:bookmark-start text:name="nemzetkoezi_utalasi_adatok"/>Nemzetközi utalási adatok<text:bookmark-end text:name="__RefHeading___nemzetkoezi_utalasi_adatok_3"/><text:bookmark-end text:name="nemzetkoezi_utalasi_adato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Megnevezés </text:p>
          </table:table-cell>
          <table:table-cell office:value-type="string" table:style-name="tableheader">
            <text:p text:style-name="Table_20_Heading"> Leírás </text:p>
          </table:table-cell>
          <table:table-cell office:value-type="string" table:style-name="tableheader">
            <text:p text:style-name="Table_20_Heading"> Példa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hu.wikipedia.org/wiki/ISO_9362" text:style-name="Internet_20_link" text:visited-style-name="Visited_20_Internet_20_Link"> SWIFT/BIC</text:a> </text:p>
          </table:table-cell>
          <table:table-cell office:value-type="string" table:style-name="tablecell">
            <text:p text:style-name="tablealignleft"> bank azonosító </text:p>
          </table:table-cell>
          <table:table-cell office:value-type="string" table:style-name="tablecell">
            <text:p text:style-name="tablealignleft"> <text:span text:style-name="Source_20_Text">OTPEHUH1XXX</text:span>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hu.wikipedia.org/wiki/ISO_13616" text:style-name="Internet_20_link" text:visited-style-name="Visited_20_Internet_20_Link"> IBAN</text:a> </text:p>
          </table:table-cell>
          <table:table-cell office:value-type="string" table:style-name="tablecell">
            <text:p text:style-name="tablealignleft"> nemzetközi bankszámlaszám<text:line-break/>(ország + ellenőrző kód + BBAN) </text:p>
          </table:table-cell>
          <table:table-cell office:value-type="string" table:style-name="tablecell">
            <text:p text:style-name="tablealignleft"> <text:span text:style-name="Source_20_Text">HU42-11773058-05689984-00000000</text:span> </text:p>
          </table:table-cell>
        </table:table-row>
      </table:table>
      <text:h text:style-name="Heading_20_2" text:outline-level="2"><text:bookmark-start text:name="__RefHeading___giro_iban_szamlaszam_kalkulator_4"/><text:bookmark-start text:name="giro_iban_szamlaszam_kalkulator"/>GIRO&gt;IBAN számlaszám kalkulátor<text:bookmark-end text:name="__RefHeading___giro_iban_szamlaszam_kalkulator_4"/><text:bookmark-end text:name="giro_iban_szamlaszam_kalkulator"/></text:h>
      <text:list text:style-name="List_20_1" text:continue-numbering="false">
        <text:list-item>
          <text:p text:style-name="List_20_1_Content_First"> <text:a xlink:type="simple" xlink:href="https://net.cib.hu/internetbank/iban_kalkulator" text:style-name="Internet_20_link" text:visited-style-name="Visited_20_Internet_20_Link">https://net.cib.hu/internetbank/iban_kalkulator</text:a></text:p>
        </text:list-item>
        <text:list-item>
          <text:p text:style-name="List_20_1_Content_Last"> <text:a xlink:type="simple" xlink:href="https://www.raiffeisen.hu/nagyvallalatok/iban" text:style-name="Internet_20_link" text:visited-style-name="Visited_20_Internet_20_Link">https://www.raiffeisen.hu/nagyvallalatok/iban</text:a></text:p>
        </text:list-item>
      </text:list>
      <text:h text:style-name="Heading_20_2" text:outline-level="2"><text:bookmark-start text:name="__RefHeading___bankkoezi_atutalas_5"/><text:bookmark-start text:name="bankkoezi_atutalas"/>Bankközi átutalás<text:bookmark-end text:name="__RefHeading___bankkoezi_atutalas_5"/><text:bookmark-end text:name="bankkoezi_atutalas"/></text:h>
      <text:list text:style-name="List_20_1" text:continue-numbering="false">
        <text:list-item>
          <text:p text:style-name="LastListParagraph_List_20_1_Content_First"> <text:a xlink:type="simple" xlink:href="http://www.penzforgalom.hu/a-penzforgalom-mukodese" text:style-name="Internet_20_link" text:visited-style-name="Visited_20_Internet_20_Link">http://www.penzforgalom.hu/a-penzforgalom-mukodese</text:a></text:p>
        </text:list-item>
      </text:list>
      <text:p text:style-name="Text_20_body"><draw:frame draw:style-name="media" draw:name="0" text:anchor-type="as-char" draw:z-index="0" svg:width="5.2916666666667cm" svg:height="3.3072916666667cm"><draw:image xlink:href="Pictures/c219b1ab951198fda9d18b9c493f61d9.gif" xlink:type="simple" xlink:show="embed" xlink:actuate="onLoad"/></draw:frame></text:p>
      <text:h text:style-name="Heading_20_2" text:outline-level="2"><text:bookmark-start text:name="__RefHeading___penzforgalmi_orak_6"/><text:bookmark-start text:name="penzforgalmi_orak"/>Pénzforgalmi órák<text:bookmark-end text:name="__RefHeading___penzforgalmi_orak_6"/><text:bookmark-end text:name="penzforgalmi_orak"/></text:h>
      <text:list text:style-name="List_20_1" text:continue-numbering="false">
        <text:list-item>
          <text:p text:style-name="LastListParagraph_List_20_1_Content_First"> <text:a xlink:type="simple" xlink:href="https://www.raiffeisen.hu/nagyvallalatok/penzforgalmi-szolgaltatasok/valtozasok-a-penzforgalomban" text:style-name="Internet_20_link" text:visited-style-name="Visited_20_Internet_20_Link">https://www.raiffeisen.hu/nagyvallalatok/penzforgalmi-szolgaltatasok/valtozasok-a-penzforgalomban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Azonosító </text:p>
          </table:table-cell>
          <table:table-cell office:value-type="string" table:style-name="tableheader">
            <text:p text:style-name="Table_20_Heading">  GIRO fogadás </text:p>
          </table:table-cell>
        </table:table-row>
        <table:table-row>
          <table:table-cell office:value-type="string" table:style-name="tablecell">
            <text:p text:style-name="tablealignleft"> session01 </text:p>
          </table:table-cell>
          <table:table-cell office:value-type="string" table:style-name="tablecell">
            <text:p text:style-name="tablealignright">  7:30 </text:p>
          </table:table-cell>
        </table:table-row>
        <table:table-row>
          <table:table-cell office:value-type="string" table:style-name="tablecell">
            <text:p text:style-name="tablealignleft"> session02 </text:p>
          </table:table-cell>
          <table:table-cell office:value-type="string" table:style-name="tablecell">
            <text:p text:style-name="tablealignright">  8:30 </text:p>
          </table:table-cell>
        </table:table-row>
        <table:table-row>
          <table:table-cell office:value-type="string" table:style-name="tablecell">
            <text:p text:style-name="tablealignleft"> session03 </text:p>
          </table:table-cell>
          <table:table-cell office:value-type="string" table:style-name="tablecell">
            <text:p text:style-name="tablealignright">  9:30 </text:p>
          </table:table-cell>
        </table:table-row>
        <table:table-row>
          <table:table-cell office:value-type="string" table:style-name="tablecell">
            <text:p text:style-name="tablealignleft"> session04 </text:p>
          </table:table-cell>
          <table:table-cell office:value-type="string" table:style-name="tablecell">
            <text:p text:style-name="tablealignright">  10:30 </text:p>
          </table:table-cell>
        </table:table-row>
        <table:table-row>
          <table:table-cell office:value-type="string" table:style-name="tablecell">
            <text:p text:style-name="tablealignleft"> session05 </text:p>
          </table:table-cell>
          <table:table-cell office:value-type="string" table:style-name="tablecell">
            <text:p text:style-name="tablealignright">  11:30 </text:p>
          </table:table-cell>
        </table:table-row>
        <table:table-row>
          <table:table-cell office:value-type="string" table:style-name="tablecell">
            <text:p text:style-name="tablealignleft"> session06 </text:p>
          </table:table-cell>
          <table:table-cell office:value-type="string" table:style-name="tablecell">
            <text:p text:style-name="tablealignright">  12:30 </text:p>
          </table:table-cell>
        </table:table-row>
        <table:table-row>
          <table:table-cell office:value-type="string" table:style-name="tablecell">
            <text:p text:style-name="tablealignleft"> session07 </text:p>
          </table:table-cell>
          <table:table-cell office:value-type="string" table:style-name="tablecell">
            <text:p text:style-name="tablealignright">  13:30 </text:p>
          </table:table-cell>
        </table:table-row>
        <table:table-row>
          <table:table-cell office:value-type="string" table:style-name="tablecell">
            <text:p text:style-name="tablealignleft"> session08 </text:p>
          </table:table-cell>
          <table:table-cell office:value-type="string" table:style-name="tablecell">
            <text:p text:style-name="tablealignright">  14:30 </text:p>
          </table:table-cell>
        </table:table-row>
        <table:table-row>
          <table:table-cell office:value-type="string" table:style-name="tablecell">
            <text:p text:style-name="tablealignleft"> session09 </text:p>
          </table:table-cell>
          <table:table-cell office:value-type="string" table:style-name="tablecell">
            <text:p text:style-name="tablealignright">  15:30 </text:p>
          </table:table-cell>
        </table:table-row>
        <table:table-row>
          <table:table-cell office:value-type="string" table:style-name="tablecell">
            <text:p text:style-name="tablealignleft"> session10 </text:p>
          </table:table-cell>
          <table:table-cell office:value-type="string" table:style-name="tablecell">
            <text:p text:style-name="tablealignright">  17:0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penz:utalas</dc:title>
  </office:meta>
</office:document-meta>
</file>