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4880d33dd22df8fd9a153d35a5d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gbusz"/><text:bookmark-start text:name="__RefHeading___office_garden_busz_1"/><text:bookmark-start text:name="office_garden_busz"/>Office Garden busz<text:bookmark-end text:name="__RefHeading___office_garden_busz_1"/><text:bookmark-end text:name="office_garden_busz"/></text:h>
      <text:h text:style-name="Heading_20_2" text:outline-level="2"><text:bookmark-start text:name="__RefHeading___utvonal_2"/><text:bookmark-start text:name="utvonal"/>Útvonal<text:bookmark-end text:name="__RefHeading___utvonal_2"/><text:bookmark-end text:name="utvonal"/></text:h>
      <text:list text:style-name="List_20_1" text:continue-numbering="false">
        <text:list-item>
          <text:p text:style-name="LastListParagraph_List_20_1_Content_First"> <text:a xlink:type="simple" xlink:href="https://www.google.com/maps/d/viewer?mid=1FhOW-eL4NNzkbYAGxIQu_UwxjnM" text:style-name="Internet_20_link" text:visited-style-name="Visited_20_Internet_20_Link">https://www.google.com/maps/d/viewer?mid=1FhOW-eL4NNzkbYAGxIQu_UwxjnM</text:a></text:p>
        </text:list-item>
      </text:list>
      <text:h text:style-name="Heading_20_2" text:outline-level="2"><text:bookmark-start text:name="__RefHeading___menetrend_3"/><text:bookmark-start text:name="menetrend"/>Menetrend<text:bookmark-end text:name="__RefHeading___menetrend_3"/><text:bookmark-end text:name="menetrend"/></text:h>
      <text:list text:style-name="List_20_1" text:continue-numbering="false">
        <text:list-item>
          <text:p text:style-name="List_20_1_Content_First"> <text:a xlink:type="simple" xlink:href="https://www.officegarden.hu/lokacio/" text:style-name="Internet_20_link" text:visited-style-name="Visited_20_Internet_20_Link">https://www.officegarden.hu/lokacio/</text:a></text:p>
        </text:list-item>
        <text:list-item>
          <text:p text:style-name="List_20_1_Content_Last"> <text:a xlink:type="simple" xlink:href="https://www.officegarden.hu/wp-content/uploads/2020/03/Menetrend-utasoknak-2020.-M%C3%A1rcius-23-t%C3%B3l-1.pdf" text:style-name="Internet_20_link" text:visited-style-name="Visited_20_Internet_20_Link">https://www.officegarden.hu/wp-content/uploads/2020/03/Menetrend-utasoknak-2020.-M%C3%A1rcius-23-t%C3%B3l-1.pdf</text:a></text:p>
        </text:list-item>
      </text:list>
      <text:p text:style-name="Text_20_body"><draw:frame draw:style-name="media" draw:name="0" text:anchor-type="as-char" draw:z-index="0" svg:width="21.166666666667cm" style:rel-width="100%" svg:height="14.893012719986cm" style:rel-height="scale"><draw:image xlink:href="Pictures/51f4880d33dd22df8fd9a153d35a5da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gbusz</dc:title>
  </office:meta>
</office:document-meta>
</file>