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46.46pt"/>
    </style:style>
    <style:style style:name="highlight_kw2" style:family="text">
      <style:text-properties fo:color="#000000" fo:font-weight="bold" fo:border="0pt none"/>
    </style:style>
    <style:style style:name="highlight_re5" style:family="text">
      <style:text-properties fo:color="#660033" fo:border="0pt none"/>
    </style:style>
    <style:style style:name="highlight_sy0" style:family="text">
      <style:text-properties fo:color="#66cc66" fo:border="0pt none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46.46pt"/>
    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46.4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mac:udvozlo_varazslo_ujrainditasa"/><text:bookmark-start text:name="__RefHeading___uedvoezlo_varazslo_ujrainditasa_1"/><text:bookmark-start text:name="uedvoezlo_varazslo_ujrainditasa"/>Üdvözlő varázsló újraindítása<text:bookmark-end text:name="__RefHeading___uedvoezlo_varazslo_ujrainditasa_1"/><text:bookmark-end text:name="uedvoezlo_varazslo_ujrainditasa"/></text:h>
      <text:list text:style-name="List_20_1" text:continue-numbering="false">
        <text:list-item>
          <text:p text:style-name="LastListParagraph_List_20_1_Content_First"> <text:a xlink:type="simple" xlink:href="http://gigaom.com/2008/06/22/reset-os-x-password-without-an-os-x-cd/" text:style-name="Internet_20_link" text:visited-style-name="Visited_20_Internet_20_Link">http://gigaom.com/2008/06/22/reset-os-x-password-without-an-os-x-cd/</text:a></text:p>
        </text:list-item>
      </text:list>
      <text:list text:style-name="Numbering_20_1" text:continue-numbering="false">
        <text:list-item>
          <text:p text:style-name="Numbering_20_1_Content_First"> Belépés <text:a xlink:type="simple" xlink:href="https://dras.hu/wiki/tudasbazis/mac/single_user_mod" text:style-name="Internet_20_link" text:visited-style-name="Visited_20_Internet_20_Link">Single User módba</text:a></text:p>
        </text:list-item>
        <text:list-item>
          <text:p text:style-name="Numbering_20_1_Content"> Root kötet felcsatolása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2">mount</text:span> <text:span text:style-name="highlight_re5">-uw</text:span> <text:span text:style-name="highlight_sy0">/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Szemafor fájl törlése: 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kw2">rm</text:span> <text:span text:style-name="highlight_sy0">/</text:span>var<text:span text:style-name="highlight_sy0">/</text:span>db<text:span text:style-name="highlight_sy0">/</text:span>.AppleSetupDone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Újraindítás: </text:p>
        </text:list-item>
      </text:list>
      <table:table table:style-name="Table3_Indentation_Level1">
        <table:table-column table:style-name="odt_auto_style_table_column_3_1"/>
        <table:table-row>
          <table:table-cell office:value-type="string" table:style-name="PluginODTAutoStyle_TableCell_5">
            <text:p text:style-name="Preformatted_20_Text">shutdown <text:span text:style-name="highlight_re5">-h</text:span> now</text:p>
          </table:table-cell>
        </table:table-row>
      </table:table>
      <text:list text:style-name="Numbering_20_1" text:continue-numbering="true"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46.46pt"/>
    </style:style>
    <style:style style:name="highlight_kw2" style:family="text">
      <style:text-properties fo:color="#000000" fo:font-weight="bold" fo:border="0pt none"/>
    </style:style>
    <style:style style:name="highlight_re5" style:family="text">
      <style:text-properties fo:color="#660033" fo:border="0pt none"/>
    </style:style>
    <style:style style:name="highlight_sy0" style:family="text">
      <style:text-properties fo:color="#66cc66" fo:border="0pt none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46.46pt"/>
    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46.4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mac:udvozlo_varazslo_ujrainditasa</dc:title>
  </office:meta>
</office:document-meta>
</file>