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98b2076c84846272592d19b33f20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klima"/><text:bookmark-start text:name="__RefHeading___klima_1"/><text:bookmark-start text:name="klima"/>Klíma<text:bookmark-end text:name="__RefHeading___klima_1"/><text:bookmark-end text:name="klima"/></text:h>
      <text:list text:style-name="List_20_1" text:continue-numbering="false">
        <text:list-item>
          <text:p text:style-name="LastListParagraph_List_20_1_Content_First"> <text:a xlink:type="simple" xlink:href="http://www.szegedklima.hu/klima/klima_dry_funkcio_uzemmod.php" text:style-name="Internet_20_link" text:visited-style-name="Visited_20_Internet_20_Link">http://www.szegedklima.hu/klima/klima_dry_funkcio_uzemmod.php</text:a></text:p>
        </text:list-item>
      </text:list>
      <text:h text:style-name="Heading_20_2" text:outline-level="2"><text:bookmark-start text:name="__RefHeading___komforterzet_2"/><text:bookmark-start text:name="komforterzet"/>Komfortérzet<text:bookmark-end text:name="__RefHeading___komforterzet_2"/><text:bookmark-end text:name="komforterzet"/></text:h>
      <text:list text:style-name="List_20_1" text:continue-numbering="false">
        <text:list-item>
          <text:p text:style-name="LastListParagraph_List_20_1_Content_First"> <text:a xlink:type="simple" xlink:href="http://dsklima.hu/sites/default/files/klima-gepek/samsung-klima.pdf" text:style-name="Internet_20_link" text:visited-style-name="Visited_20_Internet_20_Link">http://dsklima.hu/sites/default/files/klima-gepek/samsung-klima.pdf</text:a> (27. oldal)</text:p>
        </text:list-item>
      </text:list>
      <text:p text:style-name="Text_20_body"><text:span text:style-name="Strong_20_Emphasis">Komfortindex 21-es érték alatt</text:span></text:p>
      <text:p text:style-name="Text_20_body"><draw:frame draw:style-name="media" draw:name="0" text:anchor-type="as-char" draw:z-index="0" svg:width="15.875cm" svg:height="7.1024088541667cm"><draw:image xlink:href="Pictures/4a98b2076c84846272592d19b33f204c.png" xlink:type="simple" xlink:show="embed" xlink:actuate="onLoad"/></draw:frame></text:p>
      <text:h text:style-name="Heading_20_2" text:outline-level="2"><text:bookmark-start text:name="__RefHeading___fenyohaz_mod_3"/><text:bookmark-start text:name="fenyohaz_mod"/>"Fenyő" / "Ház" mód<text:bookmark-end text:name="__RefHeading___fenyohaz_mod_3"/><text:bookmark-end text:name="fenyohaz_mod"/></text:h>
      <text:list text:style-name="List_20_1" text:continue-numbering="false">
        <text:list-item>
          <text:p text:style-name="List_20_1_Content_First"> <text:a xlink:type="simple" xlink:href="http://molnarklima.hu/Files/gree%20utmutat%C3%B3.pdf" text:style-name="Internet_20_link" text:visited-style-name="Visited_20_Internet_20_Link">http://molnarklima.hu/Files/gree%20utmutat%C3%B3.pdf</text:a></text:p>
        </text:list-item>
        <text:list-item>
          <text:p text:style-name="List_20_1_Content_Last"> <text:a xlink:type="simple" xlink:href="https://www.quora.com/What-are-the-%E2%80%9Chealthy%E2%80%9D-and-%E2%80%9Cscavenging%E2%80%9D-modes-of-an-air-conditioner-What-is-the-difference-between-them" text:style-name="Internet_20_link" text:visited-style-name="Visited_20_Internet_20_Link">https://www.quora.com/What-are-the-%E2%80%9Chealthy%E2%80%9D-and-%E2%80%9Cscavenging%E2%80%9D-modes-of-an-air-conditioner-What-is-the-difference-between-them</text:a></text:p>
        </text:list-item>
      </text:list>
      <text:p text:style-name="Text_20_body"><text:span text:style-name="Strong_20_Emphasis">Health Mode</text:span></text:p>
      <text:p text:style-name="Text_20_body"><text:span text:style-name="Strong_20_Emphasis">Scavenging Function</text:span></text:p>
      <text:p text:style-name="Text_20_body"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klima</dc:title>
  </office:meta>
</office:document-meta>
</file>