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8d0b02d3b265e455aac2dda85e21e4a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elektromagneses_sugarzas"/><text:bookmark-start text:name="__RefHeading___elektromagneses_sugarzas_1"/><text:bookmark-start text:name="elektromagneses_sugarzas"/>Elektromágneses sugárzás<text:bookmark-end text:name="__RefHeading___elektromagneses_sugarzas_1"/><text:bookmark-end text:name="elektromagneses_sugarzas"/></text:h>
      <text:list text:style-name="List_20_1" text:continue-numbering="false">
        <text:list-item>
          <text:p text:style-name="List_20_1_Content_First"> <text:a xlink:type="simple" xlink:href="https://hu.wikipedia.org/wiki/Elektrom%C3%A1gneses_sug%C3%A1rz%C3%A1s" text:style-name="Internet_20_link" text:visited-style-name="Visited_20_Internet_20_Link">https://hu.wikipedia.org/wiki/Elektrom%C3%A1gneses_sug%C3%A1rz%C3%A1s</text:a></text:p>
        </text:list-item>
        <text:list-item>
          <text:p text:style-name="List_20_1_Content_Last"> <text:a xlink:type="simple" xlink:href="https://www.znanje.org/abc/tutorials/computer_graphics/01/21percepcija_svjetlosti.htm" text:style-name="Internet_20_link" text:visited-style-name="Visited_20_Internet_20_Link">https://www.znanje.org/abc/tutorials/computer_graphics/01/21percepcija_svjetlosti.htm</text:a></text:p>
        </text:list-item>
      </text:list>
      <text:p text:style-name="Text_20_body"><draw:frame draw:style-name="media" draw:name="0" text:anchor-type="as-char" draw:z-index="0" svg:width="18.520833333333cm" style:rel-width="100%" svg:height="7.9375cm" style:rel-height="scale"><draw:image xlink:href="Pictures/8d0b02d3b265e455aac2dda85e21e4a0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elektromagneses_sugarzas</dc:title>
  </office:meta>
</office:document-meta>
</file>