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24e09f23bd95dfd45defc8e64a92ce.jpg"/>
  <manifest:file-entry manifest:media-type="image/jpeg" manifest:full-path="Pictures/830a3b8fbd8129769ae9e8afc16deb1b.jpg"/>
  <manifest:file-entry manifest:media-type="image/jpeg" manifest:full-path="Pictures/adc4aa6d846f08e65bfe589ef000958f.jpg"/>
  <manifest:file-entry manifest:media-type="image/jpeg" manifest:full-path="Pictures/24571b5371406eb7c4cc3a9bd2ac902a.jpg"/>
  <manifest:file-entry manifest:media-type="image/jpeg" manifest:full-path="Pictures/f9d5b2a9c165cca270286cb28e4f99f5.jpg"/>
  <manifest:file-entry manifest:media-type="image/jpeg" manifest:full-path="Pictures/cd323624b5933a2bc24e1755b7421d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ford_focus:kormany_kullo_disz"/><text:bookmark-start text:name="__RefHeading___kormany_kuello_disz_1"/><text:bookmark-start text:name="kormany_kuello_disz"/>Kormány küllő dísz<text:bookmark-end text:name="__RefHeading___kormany_kuello_disz_1"/><text:bookmark-end text:name="kormany_kuello_disz"/></text:h>
      <text:p text:style-name="Text_20_body"><text:span text:style-name="Strong_20_Emphasis">~3 500 Ft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a xlink:type="simple" xlink:href="https://i.ebayimg.com/images/g/YwcAAOSwI59aMpTJ/s-l1600.jpg"><draw:frame draw:style-name="media" draw:name="0" text:anchor-type="as-char" draw:z-index="0" svg:width="5.2916666666667cm" svg:height="5.2354427083333cm"><draw:image xlink:href="Pictures/f224e09f23bd95dfd45defc8e64a92ce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STEERING-WHEEL-SPOKE-TRIM-KIT-BRUSHED-ALUMINIUM-EFFECT-NEW-/152726418646" text:style-name="Internet_20_link" text:visited-style-name="Visited_20_Internet_20_Link">eBay - FORD FOCUS MK2 STEERING WHEEL SPOKE TRIM KIT - BRUSHED ALUMINIUM EFFECT - NEW</text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i.ebayimg.com/images/g/F24AAOSwi5RaMpRf/s-l1600.jpg"><draw:frame draw:style-name="media" draw:name="1" text:anchor-type="as-char" draw:z-index="1" svg:width="5.2916666666667cm" svg:height="5.0370052083333cm"><draw:image xlink:href="Pictures/830a3b8fbd8129769ae9e8afc16deb1b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STEERING-WHEEL-SPOKE-TRIM-KIT-BRUSHED-SILVER-CHROME-EFFECT/152720939215?hash=item238ee098cf:g:F24AAOSwi5RaMpRf" text:style-name="Internet_20_link" text:visited-style-name="Visited_20_Internet_20_Link">eBay - FORD FOCUS MK2 STEERING WHEEL SPOKE TRIM KIT - BRUSHED SILVER CHROME EFFECT</text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i.ebayimg.com/images/g/qB8AAOSwTmtaMpPD/s-l1600.jpg"><draw:frame draw:style-name="media" draw:name="2" text:anchor-type="as-char" draw:z-index="2" svg:width="5.2916666666667cm" svg:height="5.2453645833333cm"><draw:image xlink:href="Pictures/adc4aa6d846f08e65bfe589ef000958f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STEERING-WHEEL-SPOKE-TRIM-KIT-BLACK-CARBON-FIBRE-STYLE-NEW-KIT/152828266587?hash=item239546485b:g:~6cAAOSwk-1aMpPW" text:style-name="Internet_20_link" text:visited-style-name="Visited_20_Internet_20_Link">eBay - FORD FOCUS MK2 STEERING WHEEL SPOKE TRIM KIT- BLACK CARBON FIBRE STYLE - NEW KIT</text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i.ebayimg.com/images/g/1BIAAOSwecJaeuRg/s-l1600.jpg"><draw:frame draw:style-name="media" draw:name="3" text:anchor-type="as-char" draw:z-index="3" svg:width="5.2916666666667cm" svg:height="5.9690363688431cm"><draw:image xlink:href="Pictures/24571b5371406eb7c4cc3a9bd2ac902a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2004-2016-STEERING-WHEEL-SPOKE-TRIM-AZURE-BLUE-NEW-DIY-KIT/162891051423?hash=item25ed10319f:g:1BIAAOSwecJaeuRg" text:style-name="Internet_20_link" text:visited-style-name="Visited_20_Internet_20_Link">eBay - FORD FOCUS MK2 (2004 - 2016) STEERING WHEEL SPOKE TRIM - AZURE BLUE -NEW DIY KIT</text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i.ebayimg.com/images/g/rJEAAOSwvTpaMpU6/s-l1600.jpg"><draw:frame draw:style-name="media" draw:name="4" text:anchor-type="as-char" draw:z-index="4" svg:width="5.2916666666667cm" svg:height="5.189140625cm"><draw:image xlink:href="Pictures/f9d5b2a9c165cca270286cb28e4f99f5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STEERING-WHEEL-SPOKE-TRIM-KIT-AQUA-BLUE-METALLIC-NEW-KIT/162689979094?hash=item25e11412d6:g:rJEAAOSwvTpaMpU6" text:style-name="Internet_20_link" text:visited-style-name="Visited_20_Internet_20_Link">eBay - FORD FOCUS MK2 STEERING WHEEL SPOKE TRIM KIT - AQUA BLUE METALLIC - NEW KIT</text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i.ebayimg.com/images/g/TKMAAOSw7Bda3h8i/s-l1600.jpg"><draw:frame draw:style-name="media" draw:name="5" text:anchor-type="as-char" draw:z-index="5" svg:width="5.2916666666667cm" svg:height="7.0555555555556cm"><draw:image xlink:href="Pictures/cd323624b5933a2bc24e1755b7421dd9.jpg" xlink:type="simple" xlink:show="embed" xlink:actuate="onLoad"/></draw:frame></draw:a> </text:p>
          </table:table-cell>
          <table:table-cell office:value-type="string" table:style-name="tablecell">
            <text:p text:style-name="tablealignleft"> <text:a xlink:type="simple" xlink:href="https://www.ebay.co.uk/itm/Ford-Focus-Mk2-Steering-Wheel-Inserts-Alloy-Look-Free-U-K-Post/153021545444?_trkparms=aid%3D222007%26algo%3DSIM.MBE%26ao%3D2%26asc%3D50546%26meid%3D03c856e7ca864398ad1e3577a5eea890%26pid%3D100005%26rk%3D6%26rkt%3D12%26sd%3D312120835017%26itm%3D153021545444&amp;_trksid=p2047675.c100005.m1851" text:style-name="Internet_20_link" text:visited-style-name="Visited_20_Internet_20_Link">eBay - Ford Focus Mk2 Steering Wheel Inserts Alloy Look Free U.K. Post</text:a> </text:p>
          </table:table-cell>
        </table:table-row>
      </table:table>
      <text:h text:style-name="Heading_20_2" text:outline-level="2"><text:bookmark-start text:name="__RefHeading___komplett_kormannyal_2"/><text:bookmark-start text:name="komplett_kormannyal"/>Komplett kormánnyal<text:bookmark-end text:name="__RefHeading___komplett_kormannyal_2"/><text:bookmark-end text:name="komplett_kormannyal"/></text:h>
      <text:p text:style-name="Text_20_body"><text:span text:style-name="Strong_20_Emphasis">~10 000 Ft</text:span></text:p>
      <text:list text:style-name="List_20_1" text:continue-numbering="false">
        <text:list-item>
          <text:p text:style-name="List_20_1_Content_First"> <text:a xlink:type="simple" xlink:href="https://www.ebay.co.uk/p/Ford-Focus-Mk2-Leather-Steering-Wheel-Black-3-Spoke-2005-2008/1851336800" text:style-name="Internet_20_link" text:visited-style-name="Visited_20_Internet_20_Link">https://www.ebay.co.uk/p/Ford-Focus-Mk2-Leather-Steering-Wheel-Black-3-Spoke-2005-2008/1851336800</text:a></text:p>
        </text:list-item>
        <text:list-item>
          <text:p text:style-name="List_20_1_Content_Last"> <text:a xlink:type="simple" xlink:href="https://www.ebay.co.uk/itm/GENUINE-FORD-FOCUS-LEATHER-3-SPOKE-STEERING-WHEEL-WITH-CHROME-INSERTS-2005-2011-/172920548226" text:style-name="Internet_20_link" text:visited-style-name="Visited_20_Internet_20_Link">https://www.ebay.co.uk/itm/GENUINE-FORD-FOCUS-LEATHER-3-SPOKE-STEERING-WHEEL-WITH-CHROME-INSERTS-2005-2011-/17292054822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ford_focus:kormany_kullo_disz</dc:title>
  </office:meta>
</office:document-meta>
</file>