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e78a4919296691a6a94755120ad536.png"/>
  <manifest:file-entry manifest:media-type="image/jpeg" manifest:full-path="Pictures/1c2a35029478c67b98facf8f94ab25b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220as_csatlakozok"/><text:bookmark-start text:name="__RefHeading___as_csatlakozok_1"/><text:bookmark-start text:name="as_csatlakozok"/>220-as csatlakozók<text:bookmark-end text:name="__RefHeading___as_csatlakozok_1"/><text:bookmark-end text:name="as_csatlakozok"/></text:h>
      <text:h text:style-name="Heading_20_2" text:outline-level="2"><text:bookmark-start text:name="__RefHeading___fali_aljathoz_2"/><text:bookmark-start text:name="fali_aljathoz"/>Fali aljathoz<text:bookmark-end text:name="__RefHeading___fali_aljathoz_2"/><text:bookmark-end text:name="fali_aljathoz"/></text:h>
      <text:list text:style-name="List_20_1" text:continue-numbering="false">
        <text:list-item>
          <text:p text:style-name="List_20_1_Content_First"> <text:a xlink:type="simple" xlink:href="https://en.wikipedia.org/wiki/Mains_electricity_by_country#Identification_guide" text:style-name="Internet_20_link" text:visited-style-name="Visited_20_Internet_20_Link">https://en.wikipedia.org/wiki/Mains_electricity_by_country#Identification_guide</text:a></text:p>
        </text:list-item>
        <text:list-item>
          <text:p text:style-name="List_20_1_Content_Last"> <text:a xlink:type="simple" xlink:href="https://www.hifi-advice.com/blog/audiophile-insights/cables-info/schuko-connector-standards/" text:style-name="Internet_20_link" text:visited-style-name="Visited_20_Internet_20_Link">https://www.hifi-advice.com/blog/audiophile-insights/cables-info/schuko-connector-standards/</text:a></text:p>
        </text:list-item>
      </text:list>
      <text:p text:style-name="Text_20_body"><draw:frame draw:style-name="media" draw:name="0" text:anchor-type="as-char" draw:z-index="0" svg:width="10.583333333333cm" svg:height="3.6333998669328cm"><draw:image xlink:href="Pictures/09e78a4919296691a6a94755120ad536.png" xlink:type="simple" xlink:show="embed" xlink:actuate="onLoad"/></draw:frame></text:p>
      <text:h text:style-name="Heading_20_2" text:outline-level="2"><text:bookmark-start text:name="__RefHeading___iec_szamitogepes_csatlakozok_3"/><text:bookmark-start text:name="iec_szamitogepes_csatlakozok"/>IEC "számítógépes" csatlakozók<text:bookmark-end text:name="__RefHeading___iec_szamitogepes_csatlakozok_3"/><text:bookmark-end text:name="iec_szamitogepes_csatlakozok"/></text:h>
      <text:list text:style-name="List_20_1" text:continue-numbering="false">
        <text:list-item>
          <text:p text:style-name="List_20_1_Content_First"> <text:a xlink:type="simple" xlink:href="https://en.wikipedia.org/wiki/IEC_60320#Appliance_couplers" text:style-name="Internet_20_link" text:visited-style-name="Visited_20_Internet_20_Link">https://en.wikipedia.org/wiki/IEC_60320#Appliance_couplers</text:a></text:p>
        </text:list-item>
        <text:list-item>
          <text:p text:style-name="List_20_1_Content_Last"> <text:a xlink:type="simple" xlink:href="https://www.youtube.com/watch?v=C0aLMOodVsg" text:style-name="Internet_20_link" text:visited-style-name="Visited_20_Internet_20_Link">https://www.youtube.com/watch?v=C0aLMOodVsg</text:a></text:p>
        </text:list-item>
      </text:list>
      <text:p text:style-name="Text_20_body"><draw:frame draw:style-name="media" draw:name="1" text:anchor-type="as-char" draw:z-index="1" svg:width="10.583333333333cm" svg:height="5.953125cm"><draw:image xlink:href="Pictures/1c2a35029478c67b98facf8f94ab25b1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220as_csatlakozok</dc:title>
  </office:meta>
</office:document-meta>
</file>